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automatic-styles>
    <style:style style:name="P1" style:parent-style-name="Standard" style:master-page-name="MP0" style:family="paragraph">
      <style:paragraph-properties fo:break-before="page"/>
    </style:style>
  </office:automatic-styles>
  <office:body>
    <office:text text:use-soft-page-breaks="true">
      <text:p text:style-name="P1">Abschied von Prof. Friedl Madersbacher<text:s/></text:p>
      <text:p text:style-name="Standard">Ein Grandseigneur der Musik und Meister des Gesanges verabschiedete sich am 6. August 2026 ins Reich der Sphärenklänge und folgte damit seiner<text:s/>vor zwei Jahren vorausgegangenen geliebten Maria – Professor Friedrich Madersbacher starb im Alter von 94 Jahren. Der mehrfach ausgezeichnete Mitbegründer des Tiroler Motettenchores der Stadt Wörgl sowie der Academia Vocalis und Ehrenzeichenträger der Stadt Wörgl wird am 12. August 2026 zur letzten Ruhe gebettet.</text:p>
      <text:p text:style-name="Standard">Friedrich Madersbacher, Jahrgang 1932, stammt aus Reith i.A. und kam als Vierjähriger nach Kirchbichl, wo er während des 2. Weltkrieges seine Schulzeit erlebte. Nach der Tischlerlehre im väterlichen Betrieb in Kirchbichl absolvierte er die Fachschule für Bau- und Möbeltischlerei, die er mit der Tischler-Meisterprüfung mit sehr gutem Erfolg beendete. Sein Lebensweg führte ihn aber weg vom „Holzweg“ – hin zur Musik und zum Gesang, und damit zu einer weiteren Ausbildung am Innsbrucker Konservatorium, das er 1961 mit der Reifeprüfung für Sologesang abschloss.<text:s/></text:p>
      <text:p text:style-name="Standard">Sein Gesangstalent brachte Friedl schon in jungen Jahren im Kirchbichler Kirchenchor ein und lernte dabei mit Maria Knoll aus Wörgl die große Liebe seines Lebens kennen. <text:s/>Sie starteten gemeinsam als Duo ihre Gesangskarriere, heirateten und bald vergrößerten zwei Kinder den musikalischen Haushalt. Maria und Friedl besuchten neben ihrer gemeinsamen Konzerttätigkeit zahlreiche Weiterbildungskurse, erweiterten ständig ihr Liedrepertoire und fanden mit Erik Werba einen Pianisten, der sie von 1974 bis zum Tod 1992 begleitete und sie für die Idee einer Sommerakademie für Gesang gewinnen konnte, die 1988 als Academia Vocalis in Wörgl gegründet wurde. Seither<text:s/>war Friedl Madersbacher deren künstlerischer Leiter und brachte sein musikalisches Fachwissen sowie seine internationalen Kontakte im Seminarbetrieb ein, bei dem er stets auf höchstes künstlerisches Niveau achtete und damit grundlegend zur Erfolgsgeschichte der Academia Vocalis beitrug. Madersbacher war zudem geschätzter Juror bei verschiedenen Gesangswettbewerben.</text:p>
      <text:p text:style-name="Standard">Friedrich Madersbacher zählte ebenso wie seine Frau Maria zu den Gründungsmitgliedern des Chores der Musikfreunde Wörgl 1958, der 1964 in Tiroler Motettenchor der Stadt Wörgl umbenannt wurde.</text:p>
      <text:p text:style-name="Standard">2002 erhielt Friedrich Madersbacher für seine außergewöhnliche Kulturarbeit den Berufstitel Professor verliehen, 2008 das Ehrenzeichen der Stadt Wörgl und die Tiroler Vereinsehrennadel in Gold. <text:s/>Der Tiroler<text:s/>Motettenchor Wörgl ehrte ihn mit der Ehrenmitgliedschaft. Wörgl und die Musikwelt verliert mit Friedl Madersbacher einen unermüdlichen, engagierten Idealisten, der sein Leben der Gesangskunst und dem Anliegen widmete, Leidenschaft und Professionalität an die Jugend weiter zu vermitteln.</text:p>
      <text:p text:style-name="Standard">Der Seelengottesdienst für Friedrich Madersbacher findet am<text:s/>Mittwoch,<text:s/>12.8.2026 um 14 Uhr in der Stadtpfarrkirche Wörgl mit anschließender Beisetzung im Familiengrab im Wörgler Friedhof statt, ein stiller Abschied ist in der Kapelle<text:s/>am Friedhof Süd am 11. August möglich. <text:s/></text:p>
      <text:p text:style-name="Standard">Bildtext:</text:p>
      <text:p text:style-name="Standard">Professor Friedrich Madersbacher. Foto: Academia Vocalis/Dabernig</text:p>
      <text:p text:style-name="Standard">Text: Veronika Spielbichler</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de" fo:country="AT" style:language-asian="en" style:country-asian="US" style:language-complex="ar" style:country-complex="SA" style:text-combine="none" fo:hyphenate="true"/>
    </style:default-style>
    <style:style style:name="Standard" style:display-name="Standard" style:family="paragraph">
      <style:text-properties fo:hyphenate="false"/>
    </style:style>
    <style:style style:name="Absatz-Standardschriftart" style:display-name="Absatz-Standardschriftart"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984in" fo:margin-left="0.984in" fo:margin-bottom="0.7875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Veronika</meta:initial-creator>
    <dc:creator>Veronika</dc:creator>
    <meta:creation-date>2026-08-07T18:21:00Z</meta:creation-date>
    <dc:date>2026-08-10T12:25:00Z</dc:date>
    <meta:template xlink:href="Normal.dotm" xlink:type="simple"/>
    <meta:editing-cycles>3</meta:editing-cycles>
    <meta:editing-duration>PT0S</meta:editing-duration>
    <meta:document-statistic meta:page-count="1" meta:paragraph-count="6" meta:word-count="431" meta:character-count="3147" meta:row-count="22" meta:non-whitespace-character-count="2722"/>
  </office:meta>
</office:document-meta>
</file>